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wrap-option="wrap"/>
    </style:style>
    <style:style style:name="co1" style:family="table-column">
      <style:table-column-properties fo:break-before="auto" style:column-width="10.795cm" style:use-optimal-column-width="true"/>
    </style:style>
    <style:style style:name="co2" style:family="table-column">
      <style:table-column-properties fo:break-before="auto" style:column-width="29.7127083333333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rametrisierung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Parametername</text:p>
          </table:table-cell>
          <table:table-cell office:value-type="string" table:style-name="ce2">
            <text:p>We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ntragSiegel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ArtenDerBeschaeftigungListe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Behinderung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Beschaeftigung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Beschaeftigungsverhaeltnisse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BewerbungstermineListe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DankeKontaktdat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Datenschutzerklaerung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DatenschutzerklaerungLink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gabeWeitererAdress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satzdatumZurueckstell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satzdatumZurueckstellen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satzortBegruendungenListe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satzorte*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satzortErstwunsch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satzortOrtswunsch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satzortOrtswunsch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satzortStartdatum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satzortTeilzeitWahl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satzortWunsch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satzortWunsch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inverstaendniserklaerung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lektronischerBescheid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lektronischerBescheid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Exmatrikulatio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amilieEigenerHausstand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amilieKeineAngab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amilieKinder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ehlendeBeleg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FruehererDienst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burtsurkunde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schlechtAuswahlKeineAngab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sundheitAerztlichesZeugnis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sundheitAkuteKrankheit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sundheitBetreu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sundheitChronischeGesundheitsstoer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sundheitKeineBedenk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sundheitlichKeineBedenken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sundheitPersonalvertret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sundheitSchwerbehindert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GesundheitszustandKeineAngab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Nachweise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NaechstmoeglicherTermi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aralleleBewerbung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ersoenlicheAngabenEMail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ersoenlicheAngabenGeburtsname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ersoenlicheAngabenLand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ersoenlicheAngabenStaatsangehoerigkeit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PersoenlicheAngabenWeitererWohnsitz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FuehrungszeugnisAdresse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Fuehrungszeugnis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HaftbefehlVermoegensauskunft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PfaendungsEinziehungsverfuegung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PfaendungsUeberweisungsbeschluess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RichtigkeitAngaben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Schuld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Schulden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StrafErmittlungInsolvenzVerfahr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Strafverfahren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Vermoegensauskunft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elbstauskunftVerurteil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taatsangehoerigkeit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tudiumAktenzeichen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tudium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tudiumErstePruefung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tudiumKeineGesamtnot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tudiumPruefungsamtSonstig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StudiumPruefungsamtSonstige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Auswahl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DauerAuswahl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Erklaerungen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Freistellungszeitraum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Freistellungszeitraum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Modell1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Modell2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Modelle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Modell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Startdatum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station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station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VoraussetzungenBehinder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Voraussetzungen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VoraussetzungenHinweis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VoraussetzungenKind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VoraussetzungenPartner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VoraussetzungenPersoenlicheGruend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TeilzeitZeitraumListe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Aufenthaltsbescheinig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Behinder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Beschaeftig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Exmatrikulationsbescheinig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Freiversuch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Haertefallantra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Heiratsurkunde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Meldebestaetig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Namensaenderung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Personalausweis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Pflegegutacht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SonstigeHilfe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Sonstiges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UploadWartezeit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WeitereBewerbungenAnzeigen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WillkommensseiteOben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WillkommensseiteUntenText</text:p>
          </table:table-cell>
          <table:table-cell table:style-name="ce3"/>
          <table:table-cell table:number-columns-repeated="16382"/>
        </table:table-row>
        <table:table-row table:style-name="ro1">
          <table:table-cell office:value-type="string" table:style-name="ce1">
            <text:p>ZeugnisHinweistext</text:p>
          </table:table-cell>
          <table:table-cell table:style-name="ce3"/>
          <table:table-cell table:number-columns-repeated="16382"/>
        </table:table-row>
        <table:table-row table:style-name="ro1">
          <table:table-cell table:style-name="ce1"/>
          <table:table-cell table:style-name="ce3"/>
          <table:table-cell table:number-columns-repeated="16382"/>
        </table:table-row>
        <table:table-row table:number-rows-repeated="1048469" table:style-name="ro1">
          <table:table-cell table:number-columns-repeated="16384"/>
        </table:table-row>
      </table:table>
      <table:database-ranges>
        <table:database-range table:target-range-address="Parametrisierung.A1:Parametrisierung.B106" table:name="TblParams" table:display-filter-buttons="tru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Kias, Martin</meta:initial-creator>
    <dc:creator>Kias, Martin</dc:creator>
    <meta:creation-date>2026-07-23T09:59:17Z</meta:creation-date>
    <dc:date>2026-07-23T11:16:44Z</dc:date>
    <meta:editing-duration>PT0S</meta:editing-duration>
  </office:meta>
</office:document-meta>
</file>