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/>
    </style:style>
    <style:style style:name="co1" style:family="table-column">
      <style:table-column-properties fo:break-before="auto" style:column-width="10.795cm" style:use-optimal-column-width="true"/>
    </style:style>
    <style:style style:name="co2" style:family="table-column">
      <style:table-column-properties fo:break-before="auto" style:column-width="29.712708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rametrisierung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Parametername</text:p>
          </table:table-cell>
          <table:table-cell office:value-type="string" table:style-name="ce2">
            <text:p>We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bfrageEKlausur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Abschichten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Aktenzeich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AnmeldungInfoPruefungsform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AnmeldungMitAktenzeichenBeiVerbesser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AnmeldungMitAktenzeichenBeiWiederhol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AnmeldungPruefungAltesNeuesRecht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AntragSiegel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AntragZuruecknehmen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AnzahlSemester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Auslandssemester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Behinderung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DatenschutzerklaerungLink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Datenschutz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gabeWeitererAdress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verstaendnisGrundlag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verstaendnisMitteilungText1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verstaendnisMitteilungText2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verstaendnisMitteilungText3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verstaendn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verstaendnisUeberschriftMitteilungen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verstaendnisUeberschriftUnten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verstaendnisWiderrufung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lektronischerBescheid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lektronischerBescheid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amilienstandAuswahl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reiversuchAnwendung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reiversuchBegruendungDropdow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reiversuchBerechnung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reiversuch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rueherePruefungsversuch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ruehzeitigeMeldungCheckbox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schlechtAuswahlKeineAngab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Hilfskraft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InfosHochschulreif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KontaktdatenRueckfra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MuendlicherPruefungsortListe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MuendlicherPruefungsterminListe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NachweiseFehlendeBeleg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Nachweise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Notenverbesserung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ruefungsamtAuswahl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ruefungsanmeldungAuswahl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ruefungsOrt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ruefungsortListe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ruefungsterminAbschichtenListe1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ruefungsterminAbschichtenListe2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ruefungsterminListe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ruefungsversuche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ruefungszeitraum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chriftwechsel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chriftwechsel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chwerpunktbereichspruefungAuswahl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chwerpunktbereichspruefungErfolgreich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chwerpunktbereichspruefungNebentaetigkeitAnsprechpartner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chwerpunktbereichspruefungNebentaetigkeitDetails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chwerpunktbereichspruefungNebentaetigkeitHilfskraft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chwerpunktbereichspruefungNebentaetigkeitHinzufueg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chwerpunktbereichspruefungNebentaetigkeit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chwerpunktbereichspruefungNichtAbgelegt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onstigesCheckbox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taatsangehörigkeit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Attest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Auslandssemester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BefreiungPraktikum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BescheideJPA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BescheinigungPruefungsamt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BuergerlichesRecht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Freisemester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FremdsprachigeVeranstalt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Gebuehr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Geburtsurkund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Grundlagenschei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Heiratsurkund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Hochschulzugangsberechtig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Immatrikulationsbescheinig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Lebenslauf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Lehrveranstalt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Leistungsbescheinig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Namensaender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OeffentlichesRecht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PaboDatenblatt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Perso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Pflichtarbeitsgemeinschaft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Praktikum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Schluesselqualifikatio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Schwerpunktbereichspruef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Sonstiges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Strafrecht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Studienverlaufsbescheinig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UebungForgeschritten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Zwischenpruefungszeugnis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VersicherungCheckbox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VielenDankSeite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WeitereMitteilung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WerdegangStudienabschnitt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WillkommensseiteOben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WillkommensseiteOben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WillkommensseiteUnten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Zulassungsvoraussetzungen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ZulassungsvoraussetzungenLink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ZulassungsvoraussetzungenText</text:p>
          </table:table-cell>
          <table:table-cell table:style-name="ce3"/>
          <table:table-cell table:number-columns-repeated="16382"/>
        </table:table-row>
        <table:table-row table:number-rows-repeated="1048473" table:style-name="ro1">
          <table:table-cell table:number-columns-repeated="16384"/>
        </table:table-row>
      </table:table>
      <table:database-ranges>
        <table:database-range table:target-range-address="Parametrisierung.A1:Parametrisierung.B103" table:name="TblParams" table:display-filter-buttons="tru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Kias, Martin</meta:initial-creator>
    <dc:creator>Kias, Martin</dc:creator>
    <meta:creation-date>2026-07-23T09:59:17Z</meta:creation-date>
    <dc:date>2026-08-12T06:15:49Z</dc:date>
    <meta:editing-duration>PT0S</meta:editing-duration>
  </office:meta>
</office:document-meta>
</file>